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Source Han Sans CN" svg:font-family="'Source Han Sans CN'" style:font-family-generic="system" style:font-pitch="variable"/>
    <style:font-face style:name="Tahoma" svg:font-family="Tahoma" style:font-family-generic="system" style:font-pitch="variable"/>
  </office:font-face-decls>
  <office:automatic-styles>
    <style:style style:name="P1" style:family="paragraph" style:parent-style-name="Normal">
      <style:text-properties fo:font-weight="bold"/>
    </style:style>
    <style:style style:name="P2" style:family="paragraph" style:parent-style-name="Normal">
      <style:text-properties officeooo:paragraph-rsid="001d94f7"/>
    </style:style>
    <style:style style:name="P3" style:family="paragraph" style:parent-style-name="Normal">
      <style:text-properties officeooo:paragraph-rsid="0020fae6"/>
    </style:style>
    <style:style style:name="P4" style:family="paragraph" style:parent-style-name="Normal">
      <style:text-properties fo:font-style="italic" style:font-style-asian="italic" style:font-style-complex="italic"/>
    </style:style>
    <style:style style:name="T1" style:family="text">
      <style:text-properties officeooo:rsid="0019bfad"/>
    </style:style>
    <style:style style:name="T2" style:family="text">
      <style:text-properties officeooo:rsid="001b56a2"/>
    </style:style>
    <style:style style:name="T3" style:family="text">
      <style:text-properties officeooo:rsid="001ba29e"/>
    </style:style>
    <style:style style:name="T4" style:family="text">
      <style:text-properties officeooo:rsid="001d82de"/>
    </style:style>
    <style:style style:name="T5" style:family="text">
      <style:text-properties officeooo:rsid="001d94f7"/>
    </style:style>
    <style:style style:name="T6" style:family="text">
      <style:text-properties officeooo:rsid="001ec2e8"/>
    </style:style>
    <style:style style:name="T7" style:family="text">
      <style:text-properties officeooo:rsid="001fdec7"/>
    </style:style>
    <style:style style:name="T8" style:family="text">
      <style:text-properties officeooo:rsid="0020fae6"/>
    </style:style>
    <style:style style:name="T9" style:family="text">
      <style:text-properties officeooo:rsid="0022d69d"/>
    </style:style>
    <style:style style:name="T10" style:family="text">
      <style:text-properties officeooo:rsid="0022ed63"/>
    </style:style>
    <style:style style:name="T11" style:family="text">
      <style:text-properties officeooo:rsid="0023382a"/>
    </style:style>
    <style:style style:name="T12" style:family="text">
      <style:text-properties officeooo:rsid="0023ea51"/>
    </style:style>
    <style:style style:name="T13" style:family="text">
      <style:text-properties officeooo:rsid="00251ed6"/>
    </style:style>
    <style:style style:name="T14" style:family="text">
      <style:text-properties officeooo:rsid="0025ef23"/>
    </style:style>
    <style:style style:name="T15" style:family="text">
      <style:text-properties officeooo:rsid="0025f13f"/>
    </style:style>
    <style:style style:name="T16" style:family="text">
      <style:text-properties officeooo:rsid="0029eab3"/>
    </style:style>
    <style:style style:name="T17" style:family="text">
      <style:text-properties officeooo:rsid="002bd5c3"/>
    </style:style>
    <style:style style:name="T18" style:family="text">
      <style:text-properties officeooo:rsid="002c5832"/>
    </style:style>
    <style:style style:name="T19" style:family="text">
      <style:text-properties officeooo:rsid="002db8ee"/>
    </style:style>
    <style:style style:name="T20" style:family="text">
      <style:text-properties officeooo:rsid="002ded9e"/>
    </style:style>
    <style:style style:name="T21" style:family="text">
      <style:text-properties officeooo:rsid="002e096c"/>
    </style:style>
    <style:style style:name="T22" style:family="text">
      <style:text-properties officeooo:rsid="00306c70"/>
    </style:style>
    <style:style style:name="T23" style:family="text">
      <style:text-properties officeooo:rsid="0032092e"/>
    </style:style>
    <style:style style:name="T24" style:family="text">
      <style:text-properties officeooo:rsid="00325a4c"/>
    </style:style>
    <style:style style:name="T25" style:family="text">
      <style:text-properties officeooo:rsid="003384d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Your Personal Voice Assistent on Fedora</text:p>
      <text:p text:style-name="Normal"/>
      <text:p text:style-name="Normal">It's 7 PM. I sit down at my Fedora PC and start a MMOPRG, we wan<text:span text:style-name="T1">to to</text:span> brawl with Red Alliance over some system <text:span text:style-name="T1">they attacked</text:span>. The usual stuff on a Friday evening. While we are waiting on a Titan to bridge us to the fighting area, a tune comes to my mind. "Carola, i wanne hear hurricanes" . My HD LED starts to blink for a sec and I hear Carola saying "I found one match" and the music starts. What sounded like Sci-Fi twenty years ago, but is now reality to most PC users, except Linuxusers. For us the journey did just start. So, let's talk a bit about "Carola" aka the Personal Voice Assistent(PVA) [1]. </text:p>
      <text:p text:style-name="Normal"/>
      <text:p text:style-name="P1">Carola</text:p>
      <text:p text:style-name="Normal"/>
      <text:p text:style-name="Normal">The first thing people start to ask me is, why did you name it "Carola" :) Common error, it's not the project name, it's the keyword, the PVA is reacting to on default, like "Alexa" and "ok, Google". You can configure this keyword of course, as you can configure everything from your location, your default audio player and other apps, use CardDav phone-books etc. etc. in an easy way. Every system user can have it's own personal config running.</text:p>
      <text:p text:style-name="Normal"/>
      <text:p text:style-name="Normal">In 2021 I read an article about the Speech-To-Text(STT) system "Vosk"[2] and started to play a bit with it. The install was easy, but there was no use-case except writing down to screen, what one said. A few hours and a hundred lines Java later, I could give my PC simple commands. After some days, he could execute complex commands, and today, you can tell him/her/it to start apps, redirect audiostreams of apps, listen and control audio- and videoplay, call a loved one, handle incoming calls for you and ... switch on the light in the kitchen, if you have a smart-home, which I haven't ;) <text:s/>But back to "Carola", it was best recognizeable by the STT system in use ;)</text:p>
      <text:p text:style-name="Normal"/>
      <text:p text:style-name="Normal">A small hint before we start: the PVA has no english translation yet, as it got developed in german. I will use rough translations here, which actually will work, when someone helps out in translating the config. There are vid<text:span text:style-name="T1">e</text:span>os out about Carola which show these kind of interactions in reality[6]. </text:p>
      <text:p text:style-name="Normal"/>
      <text:p text:style-name="P1">The Time of ESpeak has run out</text:p>
      <text:p text:style-name="Normal"/>
      <text:p text:style-name="Normal">A Voice Assistant does not only react on speech, of couse it answers back to you. Normally you would expect it to sound like a creepy robot voice from the 1960s, when it was invented, but trust me when I say: Fedora can do it better ;) . Naturally, espeak was the first choice, as it was installed on the system from day one. Today we can choose, by voice command btw ;), what speech quality we wanna listen too. Besides from Google's GTTS, all systems work locally, so there is no privacy concern about them. Getting them installed is a tricky, because licensing issues hinder Fedora to ship them. Nevertheless, noone stops you from installing them yourself, which is pretty easy and offer new opportunities in some cases. </text:p>
      <text:p text:style-name="Normal"/>
      <text:p text:style-name="P1">Text-To-Speech Systems ( TTS )</text:p>
      <text:p text:style-name="Normal"/>
      <text:p text:style-name="Normal">Text-To-Speech systems translate the written text to a listenable waveform. Some <text:span text:style-name="T2">systems </text:span>output the waveform directly, some produce mp3 or wave files, which you than can play i.e. via <text:span text:style-name="T3">with </text:span><text:span text:style-name="T2">S</text:span>ox. Over the last year, we encountered a lot of TTS systems. <text:span text:style-name="T3">O</text:span>ne gives out the text via the SamsungTTS engine on an Android device, which sounds great, but requires your cellphone and a special server application. </text:p>
      <text:p text:style-name="Normal"/>
      <text:p text:style-name="Normal">The first thing I added was MBROLA[3] , which creates a better understandable output of the espeak speech-synthesis, but it's still far from being "good", as it relies on espeak. Think of it as an espeak pre-processor.</text:p>
      <text:p text:style-name="Normal"><text:soft-page-break/></text:p>
      <text:p text:style-name="Normal">Next in line was Pico2Wave, which still uses the same technique as espeak, but on a higher level. Still, this does not meet our vision of speechquality and it needs to be extracted from an old Ubuntupackage, because it's unfortunatly not in the Fedora Stable repository. </text:p>
      <text:p text:style-name="Normal"/>
      <text:p text:style-name="P2">With MaryTTS[4] we reach the first speech processor that produces human speech patterns, combined with accent and dialect. MaryTTS was developed in Germany at the Saarland University &amp; the German Research Center for AI. It's not meant to run on your local PC, which does it quite good, but is meant to run in <text:span text:style-name="T4">a </text:span>network to offer speech output to any kind of client, that ask for it. Of course you can run it solo on your PC, as modern PC's have way more cpu power than needed, but you need to compile the sources, which can be tricky. </text:p>
      <text:p text:style-name="P2"/>
      <text:p text:style-name="P2">MaryTTS comes with different languages and one remarkable voice for germans: an old bavarian woman. This voice model was trained from an old speech archive in Munich and it's so good, that you think your PC is at least 70 years old :) This also leads to the impression, that you slave labour an old women, which should be in retirement, which makes giving commands to your pc problematic, trust me ;)</text:p>
      <text:p text:style-name="Normal"/>
      <text:p text:style-name="Normal">The top of the line of available TTS systems is GTTS[5] which is available in the Fedora Stable Repo. This TTS produces the best sound quality for a wide variety of languages you will have freely available. The downside of this TTS is, it sends the text to google, to play the received mp3 file. This produces a lot of privacy concerns, because the PVA repeats parts of what you said, if it did not understand your command, or when it tells you things, you should know i.e. as part of the answer you asked. For this reason, it's not the default TTS, but is preconfigured in the PVA repo @ Github<text:span text:style-name="T5">[1]</text:span>, ready to use.</text:p>
      <text:p text:style-name="Normal"/>
      <text:p text:style-name="Normal"/>
      <text:p text:style-name="P1">Let's talk about Privacy </text:p>
      <text:p text:style-name="Normal"/>
      <text:p text:style-name="Normal">You just read that your TTS system could rat you out to Google. This leads to questions, i.e. if the STT system does this too, which it doesn't. Vosk runs entirely on your pc. There are no cloud services involved. But of course, if your Assistant shall assist you, it needs to know things. </text:p>
      <text:p text:style-name="Normal"/>
      <text:p text:style-name="Normal">One of the simpler functions is to produce a weather report. For this, you need to contact the weather providers api-server and tell him, for which part in the world you want your report. The provider can assume, that you don't wanne know the weather for the artic circle, because you live in Argentina. Instead, he correctly assumes, that you live in the city you asked the report for and he has your devices IP to verify this. </text:p>
      <text:p text:style-name="Normal"/>
      <text:p text:style-name="Normal">So, if you configure a service in your PVA's config, you should ask yourself, if this service will cause a privacy problem <text:span text:style-name="T6">for </text:span>you. Most PVA functions won't, as they too, work locally or use server services under your control, as the CalDav &amp; CardDav services, used for the <text:span text:style-name="T7">address</text:span>book. Same with the upcoming IMAP feature, you will use your mailprovider as your email app already does, so no extra concerns here. But what happens, if you decided to use GTTS, because these simple text fragments are "no big deal" and the PVA reads out loud the incoming email? Here the decision for a TTS gets more and more important. </text:p>
      <text:p text:style-name="Normal"/>
      <text:p text:style-name="Normal">One of the features of PVA is too play music on command. For itself, no concerns. An upcoming feature may change this, as it will be able to tell, what you wanna listen to by the use of abstract requests. Simple example: "Jazz" . At the moment, the PVA searches for this term in filenames and metadata it analyzed from your mp3 archive. In the future, it will have a local track list, of all the audiophile wishes you had in the past and it will produce a TOP song list for the search term.</text:p>
      <text:p text:style-name="Normal"><text:soft-page-break/></text:p>
      <text:p text:style-name="P3">It will write every file, you added to the playlist, to a database and counts, how many times a match to your abstract request is inside and will play that song, or songs. On the plusside, you listen to your favorite music, but what happens, if an external plugin or a hacked app, takes this list and exfiltrates the data to someone who pays for these kind of informations? </text:p>
      <text:p text:style-name="P3"/>
      <text:p text:style-name="P3">Now this feature becomes a privacy concern. There is no great risk at the moment, as this feature needs to be enabled and for now, PVA is not widespread enough to be a target, but this may change and you should be aware of these kinds of privacy concerns before they become a problem. </text:p>
      <text:p text:style-name="Normal"/>
      <text:p text:style-name="Normal"><text:span text:style-name="T8">At best effort, </text:span>PVA will come with features disabled, which involve external communication, so if you use the base installation, there will be <text:span text:style-name="T8">next to </text:span>no privacy concerns. There is one exception: all texts send to the PVA app are recorded in ~/.var/log/pva.log . This will help you find flaws in the STT and other problems you may encounter.</text:p>
      <text:p text:style-name="Normal"/>
      <text:p text:style-name="Normal">Have in mind, that privacy can also be undermined by third party addons.</text:p>
      <text:p text:style-name="Normal"/>
      <text:p text:style-name="Normal"/>
      <text:p text:style-name="P1">What can you expect from your Assistant?</text:p>
      <text:p text:style-name="Normal"/>
      <text:p text:style-name="Normal">PVA setups itself on the first start-up with a basic configuration, i.e. the default paths from the Freedesktop specs to all your pictures, music, documents and videos. It creates a local cache and config directory, where you can place your version of the config files, add new ones or overwrite existing ones. Usually use rbases config are handled as addiontional parts of the config, but they can of course overwrite existing values, otherwise you could not switch the language or the keyword it reacts to. Before we dig deeper, lets present some features of PVA</text:p>
      <text:p text:style-name="Normal"/>
      <text:p text:style-name="Normal">The Weather Report is a classic, no assistent out there would be featurecomplete without it :) All it needs <text:span text:style-name="T8">to know,</text:span> is the name of your hometown. The weather provider used is "wttr.in", which you can visit in our browser to find out, how your city is refe<text:span text:style-name="T8">r</text:span>red to, in case there a more cit<text:span text:style-name="T8">ies</text:span> by this name. You have no idea how many "Neustadt" exists in Germany alone ;) As it's a webservice you don't need to install anything, it works out of the box <text:span text:style-name="T8">with Curl</text:span>. </text:p>
      <text:p text:style-name="Normal"/>
      <text:p text:style-name="Normal">Asking your PVA what time it is, is also a classic and works out of the box. Of course we now can ask our pc how <text:span text:style-name="T8">he</text:span> feels : "Carola what is the actual load" ;)</text:p>
      <text:p text:style-name="Normal"/>
      <text:p text:style-name="Normal">As audioplayer we use QMMP by default, as it comes with an easy to use cmdline interface, and a rich feature set. You will need to install this app, before you can use it. Luckily for us, Fedora offers a working version to us. QMMP gives us remote control over loudness, trackpositions, tracks itself, playback and gives us informations about what we are listening to atm. So you can ask your PVA, what you are listening to, when you adviced him to sea<text:span text:style-name="T9">r</text:span>ch &amp; play tracks randomly. </text:p>
      <text:p text:style-name="Normal"/>
      <text:p text:style-name="Normal">The voicecontrol about QMMP is one of the features I personally wann<text:span text:style-name="T10">a</text:span> never miss again. I often end up in situations, where I have fullscreen windows with complex code on the screen. If you loose your focus, you loose your workflow and the last twenty to thirty minutes have been wasted. Developers call this "being in the flow" or "in the tunnel". Here comes voice control in very handy, as you do not need to defocus from your work. You just say what you want and magically it happens ;)</text:p>
      <text:p text:style-name="Normal"/>
      <text:p text:style-name="Normal">In the same direction gets the phonecall feature, as you can now order your SIP software to make a call to a contact in your CardDAV addressbook without defocus<text:span text:style-name="T11">ing</text:span> your work. As this is a complex process, it's needs extra care, so we have an internal function to handle the parsing of the command <text:soft-page-break/>sentence. "Carola call andreas" is enough to init that call, the first match in the addressbook will be called. If you know more than one person with the same name, I hope they have nicknames ;) As people tend to go to work, or have multipy phone numbers for other reasons, you can define which number shall be called: "Carola call andreas at work"</text:p>
      <text:p text:style-name="Normal"/>
      <text:p text:style-name="P4">Even if it doesn't look like a complex problem, what of the words the pva gets told, is part of the name, and which are just binding words like "at" in the above example? Not that easy, so we need to follow a precise syntax, but it needs to be natural or humans stop to use it. Another importan<text:span text:style-name="T12">ce </text:span>while interact with humans: they use alternatives of command structures. Parsing a human sentence is more complex for a computer, than you might think. It's natural for you, but the opposite of Logic for a computer. Remember these two, while we go on, they are reoccurring everywhere.</text:p>
      <text:p text:style-name="P4"/>
      <text:p text:style-name="Normal">Another good example for voice control over videoplayback <text:span text:style-name="T12">is</text:span> while you work out in front of your pc. You are mostly not in reach of a mouse nor a remote (KDE Connect) nor you want to stop to work out, just because someone wants something from you and you need to stop playback to handle it. In this case, just order the PC to stop and later to continue playback. Problem solved. </text:p>
      <text:p text:style-name="Normal"/>
      <text:p text:style-name="Normal">For audio- and videoplayers that offer a MPRIS2 interface on DBUS, you can control them on the spot, without configuring the neede<text:span text:style-name="T12">d</text:span> cli cmds in your config. Based on MPRIS2 you can even control NETFLIX or YOUTUBE in your Firefoxbrowser. Ok, you can't choose the track to watch, but instead changing the volume and un/pause the playback. And all of this with the same set of commands in your config. </text:p>
      <text:p text:style-name="Normal"/>
      <text:p text:style-name="Normal">There <text:span text:style-name="T13">are </text:span>a lot of situations where voice control is superior or <text:span text:style-name="T14">simply</text:span> necessary. What I didn't tell you yet is the fact, that the first other device I deployed PVA too, was a Pinephone. If you use your phone for everything, you will use it as mp3player while you drive or as a navigational tool. Even if we can't use Gnome Maps as we like to yet, controlling a Pinephone via voice while driving will be more and more important in the Linux Community in the Future. Fun fact, if you use it as mp3player don't make it too loud or better, use an external speaker system[6]. </text:p>
      <text:p text:style-name="Normal"/>
      <text:p text:style-name="Normal">Another feature comes in handy, if you us<text:span text:style-name="T14">e</text:span> Thunderbird for your emails. Thunderbird can be told to compose a mail via cli arguments. All you need to do is to tell PVA whos recipient, subject and what <text:span text:style-name="T15">i</text:span>s content of the body. It also does some minor interpunctation for you. While I still write my emails by hand, I can imagine situations where it could be useful. I did not have the opportunity to work with handicapped people to test this kind of <text:span text:style-name="T16">e</text:span>mail<text:span text:style-name="T16">composing</text:span>, but it will be interesting at least.</text:p>
      <text:p text:style-name="Normal"/>
      <text:p text:style-name="Normal">The next feature comes in handy for short reminders, just tell your PVA when and what it s<text:span text:style-name="T17">h</text:span>ould remind you of : "Carola remind me in 10 minutes to check the kitchen" or "Carola remind me at 10 to call andreas". The PVA will respond if it understood and acknowledge your reminder. </text:p>
      <text:p text:style-name="Normal"/>
      <text:p text:style-name="Normal">The best always comes at last: with <text:span text:style-name="T17">Twinkle</text:span>, your PVA will take the call and talk to the caller, as he does to you. What <text:span text:style-name="T17">I</text:span> did not tell you yet, your PVA uses authcodes for vital and potentially dangerous operations. We call it the Star Trek part ;) </text:p>
      <text:p text:style-name="Normal"/>
      <text:p text:style-name="Normal">"Carola reboot pc"</text:p>
      <text:p text:style-name="Normal">"authorization code alpha is need to perform this operation"</text:p>
      <text:p text:style-name="Normal">"Carola authorization code alpha three four seven"</text:p>
      <text:p text:style-name="Normal"/>
      <text:p text:style-name="Normal">And if it's correct, the request<text:span text:style-name="T17">ed</text:span> action will be taken. This way, you do not need to fear that someone hacks your pc. The worst that could happen atm is, you unwillingly <text:span text:style-name="T18">send </text:span>spam <text:span text:style-name="T18">to </text:span>someone or your pc plays music all day long ;) If you have home automation running and configured, it <text:soft-page-break/>would be better not to answere the phone for now.</text:p>
      <text:p text:style-name="Normal"/>
      <text:p text:style-name="Normal"/>
      <text:p text:style-name="P1">Let's take a look behind the curtain</text:p>
      <text:p text:style-name="Normal"/>
      <text:p text:style-name="Normal">This list will be long in detail, so we will focus on some basics.</text:p>
      <text:p text:style-name="Normal"/>
      <text:p text:style-name="Normal">PVA comes with a rudimentary form of hardcoded human responses. You can modify and expand them as you like, but there is no intelligence in them, except you build reactions chains so widely, that a normal human can't detect the repeating phrases.</text:p>
      <text:p text:style-name="Normal"/>
      <text:p text:style-name="Normal">Here are two examples, let's ask the pva for it's "name":</text:p>
      <text:p text:style-name="Normal"/>
      <text:p text:style-name="Normal">reaction:"what is your name","","my name is %KEYWORD"</text:p>
      <text:p text:style-name="Normal"/>
      <text:p text:style-name="Normal">A more complex example is based on the word "not" :</text:p>
      <text:p text:style-name="Normal"/>
      <text:p text:style-name="Normal">reaction:"this works","not","of course it does"</text:p>
      <text:p text:style-name="Normal">reaction:"this works not","","oh oh, please contact my developer"</text:p>
      <text:p text:style-name="Normal"/>
      <text:p text:style-name="Normal">As the absence of the word "not" is crucial to the meaning of a sentence, reactions contain "positive" and "negative" terms to work. The rule is :</text:p>
      <text:p text:style-name="Normal"/>
      <text:p text:style-name="Normal">Positive words MUST be inside the sentence, negative words MUST NOT be inside the sentence. In developer terms it can be written as "if ( p &amp;&amp; !n ) do ... " </text:p>
      <text:p text:style-name="Normal"/>
      <text:p text:style-name="Normal">If your reactiontexts give a human a new clue what to say next and you can anticipate this, you are able to build complex reaction chains simulating a conversation. As I have heard from people using this feature, they like to talk to their pc and it's not the typical nerd we are talking about ;) As you can use the same trigger for multiply reactions, alternative chains are possible.</text:p>
      <text:p text:style-name="Normal"/>
      <text:p text:style-name="Normal">Part of the basic fun<text:span text:style-name="T19">c</text:span>tionality is to start apps you named. In the beginning, there was a fixed list of apps hardcoded, but nowadays you can extend this via the config. Let's take a look into it (short example):</text:p>
      <text:p text:style-name="Normal"/>
      <text:p text:style-name="Normal">app:"office","openoffice4"</text:p>
      <text:p text:style-name="Normal">app:"txt","gedit"</text:p>
      <text:p text:style-name="Normal">app:"pdf","evince"</text:p>
      <text:p text:style-name="Normal">app:"gfx","gnome-open"</text:p>
      <text:p text:style-name="Normal">app:"mail","thunderbird"</text:p>
      <text:p text:style-name="Normal"/>
      <text:p text:style-name="Normal">The corresponding voice command would be "carola start mail" or "carola open mail". You can configure several alternative versions of the command sentences. These can be RegExp-pimped or just multiply entries to the config. <text:s/>These apps are also used in complex commands like searching for files and opening the resultset with an app : "carola search pictures of iceland and open them with krita" (Krita is an OpenSource paint app available in Fedora). The PVA will now search in the picture paths you have configured for the term iceland in the filename and open krita with the <text:span text:style-name="T20">resulting</text:span> filelist. This works for all apps, as long, as they take in filenames as an argument to the cli start. In case this isn't implemented to your favorite app, write a small bash wrapper around it an<text:span text:style-name="T20">d</text:span> use <text:span text:style-name="T21">that </text:span>as app target for the PVA.</text:p>
      <text:p text:style-name="Normal"/>
      <text:p text:style-name="Normal">Via voice command you can switch apps out for a configured alternative on the fly i.e.</text:p>
      <text:p text:style-name="Normal"><text:soft-page-break/></text:p>
      <text:p text:style-name="Normal">alternatives:"firefox","web","firefox"</text:p>
      <text:p text:style-name="Normal">alternatives:"google chrome","web","google-chrome"</text:p>
      <text:p text:style-name="Normal">alternatives:"chromium free","web"," chromium-freeworld"</text:p>
      <text:p text:style-name="Normal">alternatives:"chromium privacy","web"," chromium-privacy-browser"</text:p>
      <text:p text:style-name="Normal">alternatives:"openoffice","office","openoffice4"</text:p>
      <text:p text:style-name="Normal">alternatives:"libreoffice","office","libreoffice"</text:p>
      <text:p text:style-name="Normal"/>
      <text:p text:style-name="Normal">By using the "use {alternative}" syntax you select what you wanne use next i.E. "carola use firefox" or "carola use chromium free" aso. . It's working for any app in the app list. But how are these commands defined? </text:p>
      <text:p text:style-name="Normal"/>
      <text:p text:style-name="Normal">command:"start","STARTAPP","app",""</text:p>
      <text:p text:style-name="Normal">command:"open","OPENAPP","app",""</text:p>
      <text:p text:style-name="Normal"/>
      <text:p text:style-name="Normal">Quite simple: "carola start firefox app" will start firefox, "carola start firefox" will work also, as the term "app" is filtered out. </text:p>
      <text:p text:style-name="Normal"/>
      <text:p text:style-name="Normal"><text:span text:style-name="T22">Next, </text:span>we have the positive and negative list of words <text:span text:style-name="T22">again</text:span>, as in the reaction syntax: </text:p>
      <text:p text:style-name="Normal"/>
      <text:p text:style-name="Normal">command:"how is the weather","CURRENTWEATHERNOW","","tomorrow"</text:p>
      <text:p text:style-name="Normal">command:"how will the weather be","CURRENTWEATHERNEXT","","tomorrow"</text:p>
      <text:p text:style-name="Normal">command:"how will the weather be tomorrow","CURRENTWEATHERTOMORROW","",""</text:p>
      <text:p text:style-name="Normal"/>
      <text:p text:style-name="Normal">The commands in column 2 are internal function<text:span text:style-name="T22">names</text:span> inside PVA’<text:span text:style-name="T22">s</text:span> code, as processing the result can be tricky. Of course you can outsource those commands to an external bashscript:</text:p>
      <text:p text:style-name="Normal"/>
      <text:p text:style-name="Normal">replacements:"h d m i","hdmi"</text:p>
      <text:p text:style-name="Normal">replacements:"u s b","usb"</text:p>
      <text:p text:style-name="Normal"/>
      <text:p text:style-name="Normal">command:"switch .* to kopfhörer","EXEC:pulse.outx:x%0x:xhdmi"</text:p>
      <text:p text:style-name="Normal">command:"switch .* to lautsprecher","EXEC:pulse.outx:x%0x:xdefault"</text:p>
      <text:p text:style-name="Normal">command:"switch .* to .* now","EXEC:pulse.outx:x%0x:x%1"</text:p>
      <text:p text:style-name="Normal"/>
      <text:p text:style-name="Normal">These three commands will switch the output device of a named (first .*) running app in pulseaudio to the named (second .*) device. As you can see, we work with regexpression-like syntax, which does not mean, that it is fully featured yet. As result of our command, the script pulse.out will be called: "pulse.out procname devicename". No need to start PAVUControl anymore, just grab your headset and tell your pc to <text:span text:style-name="T22">use it</text:span> :)</text:p>
      <text:p text:style-name="Normal"/>
      <text:p text:style-name="Normal">There is no limit to the number of .*-Wildcards in the command or execution part, feel free to say "carola switch on the light in the kitchen" :</text:p>
      <text:p text:style-name="Normal"/>
      <text:p text:style-name="Normal">command:"swit<text:span text:style-name="T23">c</text:span>h .* the light in .*","EXEC:smarthomex:x%0x:x%01" <text:s/></text:p>
      <text:p text:style-name="Normal"/>
      <text:p text:style-name="Normal">By now, you may wonder about those "x:x" you see here, that's used to escape whitespaces because they tend to appear in filenames. </text:p>
      <text:p text:style-name="Normal"/>
      <text:p text:style-name="Normal"/>
      <text:p text:style-name="P1">„Ups, It send your mail to hermine instead of hermann“</text:p>
      <text:p text:style-name="Normal"/>
      <text:p text:style-name="Normal">All these voice commands only work correctly if the STT system works flawless, which it does not. <text:soft-page-break/>Do not have false hopes, it's not perfect. But, PVA can help you by correcting common errors with a replacement config:</text:p>
      <text:p text:style-name="Normal"/>
      <text:p text:style-name="Normal">PVA can correct simple mistakes in general:</text:p>
      <text:p text:style-name="Normal"/>
      <text:p text:style-name="Normal">replacements:"hi länder","highlander"</text:p>
      <text:p text:style-name="Normal">replacements:"cash","cache"</text:p>
      <text:p text:style-name="Normal">replacements:"karola","carola"</text:p>
      <text:p text:style-name="Normal"/>
      <text:p text:style-name="Normal">or as context replacements, which are only done, if a command has been recognized:</text:p>
      <text:p text:style-name="Normal"/>
      <text:p text:style-name="Normal">contextreplacements:"STARTAPP","kreta","krita"</text:p>
      <text:p text:style-name="Normal">contextreplacements:"STARTAPP","konfig","config"</text:p>
      <text:p text:style-name="Normal">contextreplacements:"ADDTITLE","föge","füge"</text:p>
      <text:p text:style-name="Normal"/>
      <text:p text:style-name="Normal">You see the entry for "Krita", which sounds like the german word "Kreta", which is a greek island. STT Vosk likes Kreta, so we need to replace this, but not every time. If we perform a websearch for "Kreta" it would be counter productive to replace it with "krita". You can add simple replacements to the config. I suggest to use the user config for these, as other users my encounter different problems.</text:p>
      <text:p text:style-name="Normal"/>
      <text:p text:style-name="Normal">If you don't know why a command is not recognized correctly, you can the always check the log at ~/.var/log/pva.log </text:p>
      <text:p text:style-name="Normal"/>
      <text:p text:style-name="P1">Contribution</text:p>
      <text:p text:style-name="Normal"/>
      <text:p text:style-name="Normal">If you wann<text:span text:style-name="T24">a</text:span> contribute to the project, feel free to do so, it's available on github[1]. As <text:span text:style-name="T25">V</text:span>osk offers support for 18 languages now, it would be a good starting point to translate the texts to different languages. </text:p>
      <text:p text:style-name="Normal"/>
      <text:p text:style-name="Normal">To get PVA into Fedora, it's required to rebuild Vosk and it libs with Fedora sources. We tried this early this year, but failed with some exotic dependency mathlibs, that won't compile on Fedora. A good skilled C dev could solve this problem, let those resulting packages be reviewed by Fedora senior maintainers, and we could start commiting PVA to Fedora right away. </text:p>
      <text:p text:style-name="Normal"/>
      <text:p text:style-name="Normal">I hope, I have awoken some interest in our dear readers. The world of PVA needs your awesome configs :)</text:p>
      <text:p text:style-name="Normal"/>
      <text:p text:style-name="Normal">best regards, </text:p>
      <text:p text:style-name="Normal">Marius Schwarz </text:p>
      <text:p text:style-name="Normal"/>
      <text:p text:style-name="Normal"/>
      <text:p text:style-name="Normal">[1] https://github.com/Cyborgscode/Personal-Voice-Assistent</text:p>
      <text:p text:style-name="Normal"/>
      <text:p text:style-name="Normal">[2] https://alphacephei.com/vosk/</text:p>
      <text:p text:style-name="Normal"/>
      <text:p text:style-name="Normal">[3] https://github.com/numediart/MBROLA</text:p>
      <text:p text:style-name="Normal"><text:s text:c="3"/>https://github.com/numediart/MBROLA-voices</text:p>
      <text:p text:style-name="Normal"/>
      <text:p text:style-name="Normal">[4] https://marytts.github.io/</text:p>
      <text:p text:style-name="Normal"/>
      <text:p text:style-name="Normal">[5] Fedora Stable Repo: use "dnf install gtts"</text:p>
      <text:p text:style-name="Normal"><text:soft-page-break/></text:p>
      <text:p text:style-name="Normal">[6] http://static.bloggt-in-braunschweig.de/Pinephone-PVA-TEST1.mp4</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Source Han Sans CN" svg:font-family="'Source Han Sans CN'"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font-name-asian="Tahoma"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en" fo:country="US" style:font-name-asian="Tahoma"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Normal" style:family="paragraph">
      <style:text-properties fo:font-size="12pt" fo:font-weight="normal"/>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Source Han Sans CN" style:font-family-asian="'Source Han Sans CN'"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next-style-name="Text_20_body" style:default-outline-level="1" style:class="text">
      <style:text-properties fo:font-size="18pt" fo:font-weight="bold"/>
    </style:style>
    <style:style style:name="Heading_20_2" style:display-name="Heading 2" style:family="paragraph" style:next-style-name="Text_20_body" style:default-outline-level="2" style:class="text">
      <style:text-properties fo:font-size="16pt" fo:font-weight="bold"/>
    </style:style>
    <style:style style:name="Heading_20_3" style:display-name="Heading 3" style:family="paragraph" style:next-style-name="Text_20_body" style:default-outline-level="3" style:class="text">
      <style:text-properties fo:font-size="14pt" fo:font-weight="bold"/>
    </style:style>
    <style:style style:name="Heading_20_4" style:display-name="Heading 4" style:family="paragraph" style:next-style-name="Text_20_body" style:default-outline-level="4" style:class="text">
      <style:text-properties fo:font-size="12pt" fo:font-weight="bold"/>
    </style:style>
    <style:style style:name="Heading_20_5" style:display-name="Heading 5" style:family="paragraph" style:next-style-name="Text_20_body" style:default-outline-level="5" style:class="text">
      <style:text-properties fo:font-size="10pt" fo:font-weight="bold"/>
    </style:style>
    <style:style style:name="Heading_20_6" style:display-name="Heading 6" style:family="paragraph" style:next-style-name="Text_20_body" style:default-outline-level="6" style:class="text">
      <style:text-properties fo:font-size="8pt" fo:font-weight="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1P0" style:volatile="true">
      <number:number number:decimal-places="0" number:min-decimal-places="0" number:min-integer-digits="1" number:grouping="true"/>
      <number:text> </number:text>
      <number:currency-symbol number:language="de" number:country="DE">DM</number:currency-symbol>
    </number:currency-style>
    <number:currency-style style:name="N101">
      <number:text>-</number:text>
      <number:number number:decimal-places="0" number:min-decimal-places="0" number:min-integer-digits="1" number:grouping="true"/>
      <number:text> </number:text>
      <number:currency-symbol number:language="de" number:country="DE">DM</number:currency-symbol>
      <style:map style:condition="value()&gt;=0" style:apply-style-name="N101P0"/>
    </number:currency-style>
    <number:currency-style style:name="N102P0" style:volatile="true">
      <number:number number:decimal-places="2" number:min-decimal-places="2" number:min-integer-digits="1" number:grouping="true"/>
      <number:text> </number:text>
      <number:currency-symbol number:language="de" number:country="DE">DM</number:currency-symbol>
    </number:currency-style>
    <number:currency-style style:name="N102">
      <number:text>-</number:text>
      <number:number number:decimal-places="2" number:min-decimal-places="2" number:min-integer-digits="1" number:grouping="true"/>
      <number:text> </number:text>
      <number:currency-symbol number:language="de" number:country="DE">DM</number:currency-symbol>
      <style:map style:condition="value()&gt;=0" style:apply-style-name="N102P0"/>
    </number:currency-style>
    <number:currency-style style:name="N103P0" style:volatile="true">
      <number:number number:decimal-places="0" number:min-decimal-places="0" number:min-integer-digits="1" number:grouping="true"/>
      <number:text> </number:text>
      <number:currency-symbol number:language="de" number:country="DE">DM</number:currency-symbol>
    </number:currency-style>
    <number:currency-style style:name="N103">
      <style:text-properties fo:color="#ff0000"/>
      <number:text>-</number:text>
      <number:number number:decimal-places="0" number:min-decimal-places="0" number:min-integer-digits="1" number:grouping="true"/>
      <number:text> </number:text>
      <number:currency-symbol number:language="de" number:country="DE">DM</number:currency-symbol>
      <style:map style:condition="value()&gt;=0" style:apply-style-name="N103P0"/>
    </number:currency-style>
    <number:currency-style style:name="N104P0" style:volatile="true">
      <number:number number:decimal-places="2" number:min-decimal-places="2" number:min-integer-digits="1" number:grouping="true"/>
      <number:text> </number:text>
      <number:currency-symbol number:language="de" number:country="DE">DM</number:currency-symbol>
    </number:currency-style>
    <number:currency-style style:name="N104">
      <style:text-properties fo:color="#ff0000"/>
      <number:text>-</number:text>
      <number:number number:decimal-places="2" number:min-decimal-places="2" number:min-integer-digits="1" number:grouping="true"/>
      <number:text> </number:text>
      <number:currency-symbol number:language="de" number:country="DE">DM</number:currency-symbol>
      <style:map style:condition="value()&gt;=0" style:apply-style-name="N104P0"/>
    </number:currency-style>
    <number:currency-style style:name="N105P0" style:volatile="true">
      <number:number number:decimal-places="2" number:min-decimal-places="0" number:min-integer-digits="1" number:decimal-replacement="--" number:grouping="true"/>
      <number:text> </number:text>
      <number:currency-symbol number:language="de" number:country="DE">DM</number:currency-symbol>
    </number:currency-style>
    <number:currency-style style:name="N105">
      <style:text-properties fo:color="#ff0000"/>
      <number:text>-</number:text>
      <number:number number:decimal-places="2" number:min-decimal-places="0" number:min-integer-digits="1" number:decimal-replacement="--" number:grouping="true"/>
      <number:text> </number:text>
      <number:currency-symbol number:language="de" number:country="DE">DM</number:currency-symbol>
      <style:map style:condition="value()&gt;=0" style:apply-style-name="N105P0"/>
    </number:currency-style>
    <number:number-style style:name="N106">
      <number:scientific-number number:decimal-places="2" number:min-decimal-places="2" number:min-integer-digits="1" number:min-exponent-digits="2" number:exponent-interval="3" number:forced-exponent-sign="true"/>
    </number:number-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date>2022-06-11T15:43:24.685331953</dc:date>
    <meta:editing-duration>PT38M57S</meta:editing-duration>
    <meta:editing-cycles>30</meta:editing-cycles>
    <meta:generator>LibreOffice/7.2.7.2$Linux_X86_64 LibreOffice_project/20$Build-2</meta:generator>
    <meta:document-statistic meta:table-count="0" meta:image-count="0" meta:object-count="0" meta:page-count="8" meta:paragraph-count="110" meta:word-count="3678" meta:character-count="21410" meta:non-whitespace-character-count="17806"/>
  </office:meta>
</office:document-meta>
</file>